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text-line-through-style="none" style:text-line-through-type="none" fo:font-size="10pt" officeooo:paragraph-rsid="001e6bdf" style:text-underline-mode="continuous" style:text-overline-mode="continuous" style:text-line-through-mode="continuous" style:font-size-asian="10pt" style:font-size-complex="10pt"/>
    </style:style>
    <style:style style:name="P2" style:family="paragraph" style:parent-style-name="Standard">
      <style:text-properties style:text-line-through-style="none" style:text-line-through-type="none" fo:font-size="10pt" officeooo:paragraph-rsid="001e6bdf" style:text-underline-mode="continuous" style:text-overline-mode="continuous" style:text-line-through-mode="continuous" style:font-size-asian="10pt" style:font-size-complex="10pt"/>
    </style:style>
    <style:style style:name="P3" style:family="paragraph" style:parent-style-name="Standard">
      <style:text-properties style:text-line-through-style="none" style:text-line-through-type="none" fo:font-size="10pt" officeooo:paragraph-rsid="002186d6" style:text-underline-mode="continuous" style:text-overline-mode="continuous" style:text-line-through-mode="continuous" style:font-size-asian="10pt" style:font-size-complex="10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186d6" style:font-weight-asian="bold" style:font-weight-complex="bold"/>
    </style:style>
    <style:style style:name="T3" style:family="text">
      <style:text-properties fo:font-weight="bold" officeooo:rsid="0021d526" style:font-weight-asian="bold" style:font-weight-complex="bold"/>
    </style:style>
    <style:style style:name="T4" style:family="text">
      <style:text-properties officeooo:rsid="002186d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FICHE DE CANDIDATURE</text:p>
      <text:p text:style-name="P1">Élections au conseil d’administration <text:span text:style-name="T1">20</text:span><text:span text:style-name="T2">2</text:span><text:span text:style-name="T3">6</text:span><text:span text:style-name="T2">-202</text:span><text:span text:style-name="T3">7</text:span></text:p>
      <text:p text:style-name="P2">Établissement ......................................................................................................................................................................</text:p>
      <text:p text:style-name="P2"/>
      <text:p text:style-name="P2">Nom .......................................................................................... <text:s/>Prénom ...........................................................................</text:p>
      <text:p text:style-name="P2"/>
      <text:p text:style-name="P2">Catégorie ................................................................................... Discipline .......................................................................</text:p>
      <text:p text:style-name="P2"/>
      <text:p text:style-name="P3">Je me porte candidat(e) sur la liste* pour les élections au CA 20<text:span text:style-name="T4">25-2026</text:span></text:p>
      <text:p text:style-name="P2"/>
      <text:p text:style-name="P2">Date …............................................. Signature</text:p>
      <text:p text:style-name="P2"/>
      <text:p text:style-name="P2"/>
      <text:p text:style-name="P2">* Indiquer l’intitulé de la liste (SNES-FSU, à l’initiative du SNES-FSU, des syndicats de la FSU)</text:p>
      <text:p text:style-name="P2">Rappel : la liste (ou, à défaut, la fiche de candidature) doit être signée ­individuellement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Calibri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="Calibri" fo:font-family="Calibri" style:font-family-generic="swiss"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size-asian="12pt" style:font-name-complex="Mangal" style:font-family-complex="Manga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9-07-02T11:14:15.649000000</meta:creation-date>
    <dc:date>2026-09-02T18:11:13.795630900</dc:date>
    <meta:editing-duration>PT3M</meta:editing-duration>
    <meta:editing-cycles>4</meta:editing-cycles>
    <meta:generator>LibreOffice/26.2.3.2$Windows_X86_64 LibreOffice_project/70e089b17412e4cb7773e41413306b17a2328c34</meta:generator>
    <meta:document-statistic meta:table-count="0" meta:image-count="0" meta:object-count="0" meta:page-count="1" meta:paragraph-count="9" meta:word-count="66" meta:character-count="924" meta:non-whitespace-character-count="867"/>
  </office:meta>
</office:document-meta>
</file>